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ucida Sans2" svg:font-family="'Lucida Sans'" style:font-family-generic="swiss"/>
    <style:font-face style:name="Andale Sans UI" svg:font-family="'Andale Sans UI', 'Arial Unicode MS'" style:font-pitch="variable"/>
    <style:font-face style:name="Microsoft YaHei" svg:font-family="'Microsoft YaHei'" style:font-pitch="variable"/>
    <style:font-face style:name="SimSun1" svg:font-family="SimSun, 宋体" style:font-pitch="variable"/>
    <style:font-face style:name="Mangal" svg:font-family="Mangal" style:font-family-generic="roman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ucida Sans1" svg:font-family="'Lucida Sans'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 fo:orphans="2" fo:widows="2"/>
      <style:text-properties fo:color="#000000"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2" style:family="paragraph" style:parent-style-name="Standard">
      <style:paragraph-properties fo:text-align="justify" style:justify-single-word="false" fo:orphans="2" fo:widows="2"/>
      <style:text-properties fo:color="#000000" style:font-name="Times New Roman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 fo:orphans="2" fo:widows="2"/>
    </style:style>
    <style:style style:name="P5" style:family="paragraph" style:parent-style-name="Standard"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7" style:family="paragraph" style:parent-style-name="Standard">
      <style:paragraph-properties fo:text-align="justify" style:justify-single-word="false" fo:orphans="2" fo:widows="2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Times New Roman" fo:font-size="12pt" fo:font-weight="normal" style:font-name-asian="SimSun1" style:font-size-asian="12pt" style:language-asian="hi" style:country-asian="IN" style:font-weight-asian="normal" style:font-name-complex="Times New Roman" style:font-size-complex="12pt" style:language-complex="hi" style:country-complex="IN" style:font-weight-complex="normal"/>
    </style:style>
    <style:style style:name="P9" style:family="paragraph" style:parent-style-name="Standard">
      <style:paragraph-properties fo:text-align="justify" style:justify-single-word="false" fo:orphans="2" fo:widows="2"/>
      <style:text-properties style:font-name="Times New Roman" fo:font-size="12pt" fo:font-weight="normal" style:font-name-asian="SimSun1" style:font-size-asian="12pt" style:language-asian="hi" style:country-asian="IN" style:font-weight-asian="normal" style:font-name-complex="Times New Roman" style:font-size-complex="12pt" style:language-complex="hi" style:country-complex="IN" style:font-weight-complex="normal"/>
    </style:style>
    <style:style style:name="P10" style:family="paragraph" style:parent-style-name="Standard">
      <style:paragraph-properties fo:line-height="150%" fo:text-align="justify" style:justify-single-word="false"/>
      <style:text-properties style:font-name="Times New Roman" fo:font-size="12pt" fo:font-weight="normal" style:font-name-asian="SimSun1" style:font-size-asian="12pt" style:language-asian="hi" style:country-asian="IN" style:font-weight-asian="normal" style:font-name-complex="Times New Roman" style:font-size-complex="12pt" style:language-complex="hi" style:country-complex="IN" style:font-weight-complex="normal"/>
    </style:style>
    <style:style style:name="P11" style:family="paragraph" style:parent-style-name="Standard">
      <style:paragraph-properties fo:text-align="justify" style:justify-single-word="false" fo:orphans="2" fo:widows="2"/>
      <style:text-properties style:font-name="Times New Roman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P12" style:family="paragraph" style:parent-style-name="Standard">
      <style:paragraph-properties fo:text-align="justify" style:justify-single-word="false" fo:orphans="2" fo:widows="2"/>
      <style:text-properties style:font-name="Times New Roman" fo:font-size="12pt" fo:font-weight="normal" style:font-name-asian="Calibri" style:font-size-asian="12pt" style:font-weight-asian="normal" style:font-name-complex="Times New Roman" style:font-size-complex="12pt" style:font-weight-complex="normal"/>
    </style:style>
    <style:style style:name="P13" style:family="paragraph" style:parent-style-name="Standard">
      <style:paragraph-properties fo:text-align="center" style:justify-single-word="false" fo:padding-left="0.282cm" fo:padding-right="0.141cm" fo:padding-top="0.035cm" fo:padding-bottom="0.035cm" fo:border="0.018cm solid #000000"/>
      <style:text-properties fo:color="#000000" style:font-name="Times New Roman" fo:font-size="10pt" fo:font-weight="normal" style:font-size-asian="10pt" style:language-asian="ar" style:country-asian="SA" style:font-weight-asian="normal" style:font-name-complex="Times New Roman" style:font-size-complex="10pt" style:font-weight-complex="normal"/>
    </style:style>
    <style:style style:name="P14" style:family="paragraph" style:parent-style-name="Standard">
      <style:paragraph-properties fo:margin-left="0cm" fo:margin-right="0cm" fo:text-align="justify" style:justify-single-word="false" fo:text-indent="0.501cm" style:auto-text-indent="false"/>
      <style:text-properties fo:color="#000000" style:font-name="PT Astra Serif" fo:font-size="12pt" fo:font-style="italic" fo:font-weight="normal" style:font-size-asian="12pt" style:font-style-asian="italic" style:font-weight-asian="normal" style:font-name-complex="PT Astra Serif" style:font-size-complex="12pt" style:font-style-complex="italic" style:font-weight-complex="normal"/>
    </style:style>
    <style:style style:name="P15" style:family="paragraph" style:parent-style-name="Standard_20__28_user_29_">
      <style:paragraph-properties fo:margin-left="0cm" fo:margin-right="0cm" fo:text-align="justify" style:justify-single-word="false" fo:text-indent="0.501cm" style:auto-text-indent="false"/>
      <style:text-properties fo:color="#000000"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16" style:family="paragraph" style:parent-style-name="Standard_20__28_user_29_">
      <style:paragraph-properties fo:margin-left="0cm" fo:margin-right="0cm" fo:text-align="center" style:justify-single-word="false" fo:text-indent="0.501cm" style:auto-text-indent="false"/>
      <style:text-properties fo:color="#000000"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17" style:family="paragraph" style:parent-style-name="Standard_20__28_user_29_">
      <style:paragraph-properties fo:margin-left="0cm" fo:margin-right="0cm" fo:text-align="center" style:justify-single-word="false" fo:text-indent="0.501cm" style:auto-text-indent="false"/>
      <style:text-properties fo:color="#000000"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18" style:family="paragraph" style:parent-style-name="Standard_20__28_user_29_">
      <style:paragraph-properties fo:margin-left="0cm" fo:margin-right="0cm" fo:text-indent="0.501cm" style:auto-text-indent="false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19" style:family="paragraph" style:parent-style-name="Standard_20__28_user_29_">
      <style:paragraph-properties fo:margin-left="0cm" fo:margin-right="0cm" fo:text-align="justify" style:justify-single-word="false" fo:text-indent="0.501cm" style:auto-text-indent="false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20" style:family="paragraph" style:parent-style-name="Standard_20__28_user_29_">
      <style:paragraph-properties fo:margin-left="0cm" fo:margin-right="0cm" fo:text-align="justify" style:justify-single-word="false" fo:text-indent="0.501cm" style:auto-text-indent="false"/>
      <style:text-properties style:font-name="Times New Roman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P21" style:family="paragraph" style:parent-style-name="Standard_20__28_user_29_">
      <style:paragraph-properties fo:margin-left="0cm" fo:margin-right="0cm" fo:text-align="justify" style:justify-single-word="false" fo:text-indent="0.501cm" style:auto-text-indent="false"/>
    </style:style>
    <style:style style:name="P22" style:family="paragraph" style:parent-style-name="Standard">
      <style:paragraph-properties fo:margin-top="0cm" fo:margin-bottom="0cm" style:line-height-at-least="0.176cm" fo:text-align="justify" style:justify-single-word="false" fo:orphans="0" fo:widows="0" fo:hyphenation-ladder-count="no-limit"/>
      <style:text-properties fo:color="#000000" style:font-name="Times New Roman" fo:font-size="12pt" fo:font-weight="normal" style:letter-kerning="true" style:font-name-asian="Andale Sans UI" style:font-size-asian="12pt" style:language-asian="ar" style:country-asian="SA" style:font-weight-asian="normal" style:font-name-complex="Times New Roman" style:font-size-complex="12pt" style:font-weight-complex="normal" fo:hyphenate="false" fo:hyphenation-remain-char-count="2" fo:hyphenation-push-char-count="2"/>
    </style:style>
    <style:style style:name="P23" style:family="paragraph" style:parent-style-name="Standard">
      <style:paragraph-properties fo:margin-left="0cm" fo:margin-right="0cm" fo:text-align="justify" style:justify-single-word="false" fo:orphans="2" fo:widows="2" fo:text-indent="1.251cm" style:auto-text-indent="false"/>
      <style:text-properties style:font-name="Times New Roman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P24" style:family="paragraph" style:parent-style-name="Standard_20__28_user_29_">
      <style:paragraph-properties fo:text-align="center" style:justify-single-word="false"/>
      <style:text-properties fo:color="#000000" fo:font-weight="bold" style:font-weight-asian="bold" style:font-name-complex="Times New Roman"/>
    </style:style>
    <style:style style:name="P25" style:family="paragraph" style:parent-style-name="Standard_20__28_user_29_">
      <style:text-properties fo:color="#000000"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26" style:family="paragraph" style:parent-style-name="Standard_20__28_user_29_">
      <style:paragraph-properties fo:text-align="justify" style:justify-single-word="false"/>
      <style:text-properties fo:color="#000000"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27" style:family="paragraph" style:parent-style-name="Standard_20__28_user_29_">
      <style:paragraph-properties fo:text-align="center" style:justify-single-word="false"/>
    </style:style>
    <style:style style:name="P28" style:family="paragraph" style:parent-style-name="Standard_20__28_user_29_">
      <style:paragraph-properties fo:text-align="center" style:justify-single-word="false"/>
      <style:text-properties fo:font-weight="bold" style:font-weight-asian="bold" style:font-name-complex="Times New Roman"/>
    </style:style>
    <style:style style:name="P29" style:family="paragraph" style:parent-style-name="Standard_20__28_user_29_">
      <style:paragraph-properties fo:text-align="justify" style:justify-single-word="false"/>
    </style:style>
    <style:style style:name="P30" style:family="paragraph" style:parent-style-name="Standard_20__28_user_29_">
      <style:paragraph-properties fo:text-align="justify" style:justify-single-word="false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31" style:family="paragraph" style:parent-style-name="Standard_20__28_user_29_">
      <style:paragraph-properties fo:margin-left="1.136cm" fo:margin-right="0cm" fo:text-align="justify" style:justify-single-word="false" fo:text-indent="0cm" style:auto-text-indent="false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32" style:family="paragraph" style:parent-style-name="Standard" style:master-page-name="Standard">
      <style:paragraph-properties fo:text-align="center" style:justify-single-word="false" style:page-number="auto" fo:padding-left="0.282cm" fo:padding-right="0.141cm" fo:padding-top="0.035cm" fo:padding-bottom="0.035cm" fo:border="0.018cm solid #000000"/>
      <style:text-properties fo:color="#000000" style:font-name="Times New Roman" fo:font-size="10pt" fo:font-weight="normal" style:font-size-asian="10pt" style:language-asian="ar" style:country-asian="SA" style:font-weight-asian="normal" style:font-name-complex="Times New Roman" style:font-size-complex="10pt" style:font-weight-complex="normal"/>
    </style:style>
    <style:style style:name="P33" style:family="paragraph" style:parent-style-name="Standard">
      <style:paragraph-properties fo:text-align="justify" style:justify-single-word="false"/>
      <style:text-properties style:font-name="PT Astra Serif" fo:font-style="italic" fo:font-weight="normal" style:font-style-asian="italic" style:font-weight-asian="normal" style:font-name-complex="PT Astra Serif" style:font-style-complex="italic" style:font-weight-complex="normal"/>
    </style:style>
    <style:style style:name="P34" style:family="paragraph" style:parent-style-name="Standard">
      <style:paragraph-properties fo:text-align="justify" style:justify-single-word="false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35" style:family="paragraph" style:parent-style-name="Standard">
      <style:paragraph-properties fo:text-align="justify" style:justify-single-word="false" fo:orphans="2" fo:widows="2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36" style:family="paragraph" style:parent-style-name="Standard" style:list-style-name="WW8Num1"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37" style:family="paragraph" style:parent-style-name="Standard">
      <style:paragraph-properties fo:text-align="justify" style:justify-single-word="false" fo:orphans="2" fo:widows="2"/>
      <style:text-properties style:font-name="Times New Roman" fo:font-size="12pt" fo:font-weight="normal" style:font-name-asian="Calibri" style:font-size-asian="12pt" style:font-weight-asian="normal" style:font-name-complex="Times New Roman" style:font-size-complex="12pt" style:font-weight-complex="normal"/>
    </style:style>
    <style:style style:name="P38" style:family="paragraph" style:parent-style-name="Standard" style:list-style-name="WW8Num2">
      <style:paragraph-properties fo:text-align="justify" style:justify-single-word="false"/>
      <style:text-properties style:font-name="Times New Roman" fo:font-size="12pt" fo:font-weight="normal" style:font-name-asian="SimSun1" style:font-size-asian="12pt" style:language-asian="hi" style:country-asian="IN" style:font-weight-asian="normal" style:font-name-complex="Times New Roman" style:font-size-complex="12pt" style:language-complex="hi" style:country-complex="IN" style:font-weight-complex="normal"/>
    </style:style>
    <style:style style:name="P39" style:family="paragraph" style:parent-style-name="Standard" style:list-style-name="WW8Num3">
      <style:paragraph-properties fo:text-align="justify" style:justify-single-word="false"/>
      <style:text-properties style:font-name="Times New Roman" fo:font-size="12pt" fo:font-weight="normal" style:font-name-asian="SimSun1" style:font-size-asian="12pt" style:language-asian="hi" style:country-asian="IN" style:font-weight-asian="normal" style:font-name-complex="Times New Roman" style:font-size-complex="12pt" style:language-complex="hi" style:country-complex="IN" style:font-weight-complex="normal"/>
    </style:style>
    <style:style style:name="P40" style:family="paragraph" style:parent-style-name="Standard" style:list-style-name="WW8Num4">
      <style:paragraph-properties fo:text-align="justify" style:justify-single-word="false">
        <style:tab-stops>
          <style:tab-stop style:position="0.831cm"/>
        </style:tab-stops>
      </style:paragraph-properties>
      <style:text-properties fo:color="#000000"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41" style:family="paragraph" style:parent-style-name="Standard" style:list-style-name="WW8Num1"/>
    <style:style style:name="P42" style:family="paragraph" style:parent-style-name="Standard_20__28_user_29_">
      <style:paragraph-properties fo:text-align="justify" style:justify-single-word="false"/>
      <style:text-properties fo:color="#000000"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43" style:family="paragraph" style:parent-style-name="Standard_20__28_user_29_">
      <style:paragraph-properties fo:text-align="justify" style:justify-single-word="false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44" style:family="paragraph" style:parent-style-name="Standard_20__28_user_29_" style:list-style-name="WW8Num1">
      <style:paragraph-properties fo:text-align="justify" style:justify-single-word="false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45" style:family="paragraph" style:parent-style-name="Standard_20__28_user_29_">
      <style:paragraph-properties fo:margin-left="0cm" fo:margin-right="0cm" fo:text-align="justify" style:justify-single-word="false" fo:text-indent="0.501cm" style:auto-text-indent="false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T1" style:family="text">
      <style:text-properties fo:color="#000000"/>
    </style:style>
    <style:style style:name="T2" style:family="text">
      <style:text-properties fo:color="#000000"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T3" style:family="text">
      <style:text-properties fo:color="#000000" style:font-name="Times New Roman" fo:font-size="12pt" fo:font-weight="normal" style:letter-kerning="true" style:font-name-asian="Andale Sans UI" style:font-size-asian="12pt" style:language-asian="ar" style:country-asian="SA" style:font-weight-asian="normal" style:font-name-complex="Times New Roman" style:font-size-complex="12pt" style:font-weight-complex="normal"/>
    </style:style>
    <style:style style:name="T4" style:family="text">
      <style:text-properties fo:color="#000000" style:font-name="Times New Roman" fo:font-size="12pt" fo:font-weight="normal" style:letter-kerning="true" style:font-name-asian="Times New Roman" style:font-size-asian="12pt" style:language-asian="ar" style:country-asian="SA" style:font-weight-asian="normal" style:font-name-complex="Times New Roman" style:font-size-complex="12pt" style:font-weight-complex="normal"/>
    </style:style>
    <style:style style:name="T5" style:family="text">
      <style:text-properties fo:color="#000000" style:font-name="Times New Roman" fo:font-size="12pt" fo:font-weight="normal" style:letter-kerning="true" style:font-name-asian="Times New Roman" style:font-size-asian="12pt" style:language-asian="ar" style:country-asian="SA" style:font-weight-asian="normal" style:font-name-complex="Times New Roman" style:font-size-complex="12pt" style:language-complex="hi" style:country-complex="IN" style:font-weight-complex="normal"/>
    </style:style>
    <style:style style:name="T6" style:family="text">
      <style:text-properties fo:color="#000000" style:font-name="Times New Roman" fo:font-size="12pt" fo:font-weight="normal" style:font-name-asian="Andale Sans UI" style:font-size-asian="12pt" style:font-weight-asian="normal" style:font-name-complex="Times New Roman" style:font-size-complex="12pt" style:font-weight-complex="normal"/>
    </style:style>
    <style:style style:name="T7" style:family="text">
      <style:text-properties fo:color="#000000" style:font-name="Times New Roman" fo:font-size="12pt" fo:font-weight="normal" style:font-name-asian="Andale Sans UI" style:font-size-asian="12pt" style:language-asian="hi" style:country-asian="IN" style:font-weight-asian="normal" style:font-name-complex="Times New Roman" style:font-size-complex="12pt" style:language-complex="hi" style:country-complex="IN" style:font-weight-complex="normal"/>
    </style:style>
    <style:style style:name="T8" style:family="text">
      <style:text-properties fo:color="#000000" style:font-name="Times New Roman" fo:font-size="12pt" fo:font-weight="normal" style:font-name-asian="SimSun1" style:font-size-asian="12pt" style:font-weight-asian="normal" style:font-name-complex="Times New Roman" style:font-size-complex="12pt" style:font-weight-complex="normal"/>
    </style:style>
    <style:style style:name="T9" style:family="text">
      <style:text-properties fo:color="#000000" style:font-name="Times New Roman" fo:font-size="12pt" fo:font-weight="normal" style:font-name-asian="SimSun1" style:font-size-asian="12pt" style:language-asian="hi" style:country-asian="IN" style:font-weight-asian="normal" style:font-name-complex="Times New Roman" style:font-size-complex="12pt" style:language-complex="hi" style:country-complex="IN" style:font-weight-complex="normal"/>
    </style:style>
    <style:style style:name="T10" style:family="text">
      <style:text-properties fo:color="#000000" style:font-name="Times New Roman" fo:font-size="12pt" fo:font-weight="normal" style:font-name-asian="Calibri" style:font-size-asian="12pt" style:font-weight-asian="normal" style:font-name-complex="Times New Roman" style:font-size-complex="12pt" style:font-weight-complex="normal"/>
    </style:style>
    <style:style style:name="T11" style:family="text">
      <style:text-properties fo:color="#000000" style:font-name="Times New Roman" fo:font-size="12pt" fo:font-weight="normal" style:font-name-asian="Calibri" style:font-size-asian="12pt" style:language-asian="hi" style:country-asian="IN" style:font-weight-asian="normal" style:font-name-complex="Times New Roman" style:font-size-complex="12pt" style:language-complex="hi" style:country-complex="IN" style:font-weight-complex="normal"/>
    </style:style>
    <style:style style:name="T12" style:family="text">
      <style:text-properties fo:color="#000000" style:font-name="Times New Roman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13" style:family="text">
      <style:text-properties fo:color="#000000" style:font-name="Times New Roman" fo:font-size="12pt" fo:font-weight="normal" fo:background-color="#000000" style:font-size-asian="12pt" style:font-weight-asian="normal" style:font-name-complex="Times New Roman" style:font-size-complex="12pt" style:font-weight-complex="normal"/>
    </style:style>
    <style:style style:name="T14" style:family="text">
      <style:text-properties fo:color="#000000" style:font-name="Times New Roman" fo:font-size="12pt" fo:font-weight="normal" fo:background-color="#000000" style:font-name-asian="SimSun1" style:font-size-asian="12pt" style:font-weight-asian="normal" style:font-name-complex="Times New Roman" style:font-size-complex="12pt" style:font-weight-complex="normal"/>
    </style:style>
    <style:style style:name="T15" style:family="text">
      <style:text-properties fo:color="#000000" style:font-name="Times New Roman" fo:font-size="12pt" fo:font-weight="normal" fo:background-color="#000000" style:font-name-asian="SimSun1" style:font-size-asian="12pt" style:language-asian="hi" style:country-asian="IN" style:font-weight-asian="normal" style:font-name-complex="Times New Roman" style:font-size-complex="12pt" style:language-complex="hi" style:country-complex="IN" style:font-weight-complex="normal"/>
    </style:style>
    <style:style style:name="T16" style:family="text">
      <style:text-properties fo:color="#000000" style:font-name="Times New Roman" fo:font-size="12pt" fo:font-weight="normal" fo:background-color="#000000" style:font-name-asian="Times New Roman" style:font-size-asian="12pt" style:font-weight-asian="normal" style:font-name-complex="Times New Roman" style:font-size-complex="12pt" style:font-weight-complex="normal"/>
    </style:style>
    <style:style style:name="T17" style:family="text">
      <style:text-properties fo:color="#000000" style:font-name="Times New Roman" fo:font-size="12pt" fo:language="en" fo:country="US" fo:font-weight="normal" style:font-size-asian="12pt" style:font-weight-asian="normal" style:font-name-complex="Times New Roman" style:font-size-complex="12pt" style:font-weight-complex="normal"/>
    </style:style>
    <style:style style:name="T18" style:family="text">
      <style:text-properties fo:color="#000000"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T19" style:family="text">
      <style:text-properties fo:color="#000000" style:font-name="Times New Roman" fo:font-size="12pt" fo:language="ru" fo:country="RU" fo:font-weight="normal" style:font-size-asian="12pt" style:font-weight-asian="normal" style:font-name-complex="Times New Roman" style:font-size-complex="12pt" style:font-weight-complex="normal"/>
    </style:style>
    <style:style style:name="T20" style:family="text">
      <style:text-properties fo:color="#000000" style:font-name="Times New Roman" fo:font-size="12pt" style:text-underline-style="solid" style:text-underline-width="auto" style:text-underline-color="font-color" fo:font-weight="normal" style:font-name-asian="SimSun1" style:font-size-asian="12pt" style:font-weight-asian="normal" style:font-name-complex="Times New Roman" style:font-size-complex="12pt" style:font-weight-complex="normal"/>
    </style:style>
    <style:style style:name="T21" style:family="text">
      <style:text-properties fo:color="#000000" style:font-name="Times New Roman" fo:font-size="12pt" style:text-underline-style="solid" style:text-underline-width="auto" style:text-underline-color="font-color" fo:font-weight="normal" style:font-name-asian="SimSun1" style:font-size-asian="12pt" style:language-asian="hi" style:country-asian="IN" style:font-weight-asian="normal" style:font-name-complex="Times New Roman" style:font-size-complex="12pt" style:language-complex="hi" style:country-complex="IN" style:font-weight-complex="normal"/>
    </style:style>
    <style:style style:name="T22" style:family="text">
      <style:text-properties fo:color="#000000" fo:font-weight="bold" style:font-weight-asian="bold" style:font-name-complex="Times New Roman"/>
    </style:style>
    <style:style style:name="T23" style:family="text">
      <style:text-properties fo:color="#000000" style:text-outline="false" style:text-line-through-style="none" style:font-name="Times New Roman" fo:font-size="12pt" fo:font-style="normal" fo:text-shadow="none" style:text-underline-style="none" fo:font-weight="normal" fo:background-color="#000000" style:font-name-asian="Times New Roman" style:font-size-asian="12pt" style:font-style-asian="normal" style:font-weight-asian="normal" style:font-name-complex="Times New Roman" style:font-size-complex="12pt" style:font-style-complex="normal" style:font-weight-complex="normal" style:text-emphasize="none"/>
    </style:style>
    <style:style style:name="T24" style:family="text">
      <style:text-properties fo:color="#000000" fo:background-color="#000000"/>
    </style:style>
    <style:style style:name="T25" style:family="text"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T26" style:family="text">
      <style:text-properties style:font-name="Times New Roman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27" style:family="text">
      <style:text-properties style:font-name="Times New Roman" fo:font-size="12pt" fo:font-weight="normal" style:font-name-asian="Times New Roman" style:font-size-asian="12pt" style:language-asian="hi" style:country-asian="IN" style:font-weight-asian="normal" style:font-name-complex="Times New Roman" style:font-size-complex="12pt" style:language-complex="hi" style:country-complex="IN" style:font-weight-complex="normal"/>
    </style:style>
    <style:style style:name="T28" style:family="text">
      <style:text-properties style:font-name="Times New Roman" fo:font-size="12pt" fo:font-weight="normal" style:font-name-asian="SimSun1" style:font-size-asian="12pt" style:font-weight-asian="normal" style:font-name-complex="Times New Roman" style:font-size-complex="12pt" style:font-weight-complex="normal"/>
    </style:style>
    <style:style style:name="T29" style:family="text">
      <style:text-properties style:font-name="Times New Roman" fo:font-size="12pt" fo:font-weight="normal" style:font-name-asian="SimSun1" style:font-size-asian="12pt" style:language-asian="hi" style:country-asian="IN" style:font-weight-asian="normal" style:font-name-complex="Times New Roman" style:font-size-complex="12pt" style:language-complex="hi" style:country-complex="IN" style:font-weight-complex="normal"/>
    </style:style>
    <style:style style:name="T30" style:family="text">
      <style:text-properties style:font-name="Times New Roman" fo:font-size="12pt" fo:font-weight="normal" style:font-name-asian="Calibri" style:font-size-asian="12pt" style:font-weight-asian="normal" style:font-name-complex="Times New Roman" style:font-size-complex="12pt" style:font-weight-complex="normal"/>
    </style:style>
    <style:style style:name="T31" style:family="text">
      <style:text-properties style:font-name="Times New Roman" fo:font-size="12pt" fo:font-weight="normal" fo:background-color="#000000" style:font-name-asian="SimSun1" style:font-size-asian="12pt" style:language-asian="hi" style:country-asian="IN" style:font-weight-asian="normal" style:font-name-complex="Times New Roman" style:font-size-complex="12pt" style:language-complex="hi" style:country-complex="IN" style:font-weight-complex="normal"/>
    </style:style>
    <style:style style:name="T32" style:family="text">
      <style:text-properties style:font-name="Times New Roman" fo:font-size="12pt" fo:language="en" fo:country="US" fo:font-weight="normal" style:font-size-asian="12pt" style:font-weight-asian="normal" style:font-name-complex="Times New Roman" style:font-size-complex="12pt" style:font-weight-complex="normal"/>
    </style:style>
    <style:style style:name="T33" style:family="text">
      <style:text-properties style:font-name="Times New Roman" fo:font-size="12pt" style:text-underline-style="solid" style:text-underline-width="auto" style:text-underline-color="font-color" fo:font-weight="normal" style:font-size-asian="12pt" style:font-weight-asian="normal" style:font-name-complex="Times New Roman" style:font-size-complex="12pt" style:font-weight-complex="normal"/>
    </style:style>
    <style:style style:name="T34" style:family="text"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35" style:family="text">
      <style:text-properties style:font-name="Times New Roman" fo:font-size="12pt" fo:language="ru" fo:country="RU" fo:font-weight="normal" style:font-size-asian="12pt" style:font-weight-asian="normal" style:font-name-complex="Times New Roman" style:font-size-complex="12pt" style:font-weight-complex="normal"/>
    </style:style>
    <style:style style:name="T36" style:family="text">
      <style:text-properties style:font-name="Times New Roman" fo:font-size="10pt" fo:font-weight="normal" style:font-size-asian="10pt" style:font-weight-asian="normal" style:font-name-complex="Times New Roman" style:font-size-complex="10pt" style:font-weight-complex="normal"/>
    </style:style>
    <style:style style:name="T37" style:family="text">
      <style:text-properties fo:font-weight="bold" style:font-weight-asian="bold" style:font-name-complex="Times New Roman"/>
    </style:style>
    <style:style style:name="T38" style:family="text">
      <style:text-properties fo:background-color="#000000"/>
    </style:style>
    <style:style style:name="T39" style:family="text">
      <style:text-properties fo:background-color="#000000" style:font-name-asian="SimSun1"/>
    </style:style>
    <style:style style:name="T40" style:family="text">
      <style:text-properties style:font-name-asian="Times New Roman"/>
    </style:style>
    <style:style style:name="T41" style:family="text">
      <style:text-properties style:font-name-asian="SimSun1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2">В соответствии с ч. 1 ст. 46 Жилищного кодекса Российской Федерации протокол общего собрания оформляется в соответствии с Требованиями к оформлению протоколов общих собраний собственников помещений в многоквартирных домах, утв. Приказом Минстроя России </text:p>
      <text:p text:style-name="P13">от 28.01.2019. № 44/пр (вступил в силу с 05.03.2019).</text:p>
      <text:p text:style-name="P24">Протокол № 1/2024</text:p>
      <text:p text:style-name="P27"><text:span text:style-name="T22"><text:s/>внеочередного общего собрания собственников помещений в многоквартирном доме, расположенном по адресу: г. Ульяновск</text:span><text:span text:style-name="T37">, ул. Скочилова, д. 5</text:span></text:p>
      <text:p text:style-name="P28"/>
      <text:p text:style-name="Standard_20__28_user_29_"><text:span text:style-name="T2"><text:s text:c="2"/>г. Ульяновск <text:s text:c="113"/>«18</text:span><text:span text:style-name="T25">» февраля 2024 г.</text:span></text:p>
      <text:p text:style-name="P25"/>
      <text:p text:style-name="P29"><text:span text:style-name="T2">Внеочередное общее собрание собственников многоквартирного дома по адресу г. Ульяновск, </text:span><text:span text:style-name="T25">ул. Скочилова, д. 5 проводилось в форме очно-заочного голосования в соответствии со ст. <text:s/>44- 48 Жилищного Кодекса РФ.</text:span></text:p>
      <text:p text:style-name="P26">Уведомление о проведении внеочередного общего собрания было размещено на общедоступных местах многоквартирного дома (стенды и доски объявлений, входные двери подъездов).</text:p>
      <text:p text:style-name="P26">Инициаторы проведения внеочередного общего собрания собственников помещений – </text:p>
      <text:p text:style-name="P29"><text:span text:style-name="T13">Тарасов Виктор Алексеевич</text:span><text:span text:style-name="T2">, <text:s/>собственник квартиры №</text:span><text:span text:style-name="T13">164</text:span><text:span text:style-name="T2"> (</text:span><text:span text:style-name="T13">СГРП № </text:span><text:span text:style-name="T23">73 АА 317978</text:span><text:span text:style-name="T2">).</text:span></text:p>
      <text:p text:style-name="P26">Голосование проводится из расчета: один голос приравнивается к 1 кв.м. площади помещения, принадлежащего участнику общего собрания на праве собственности.</text:p>
      <text:p text:style-name="P15"/>
      <text:p text:style-name="P30">Общая площадь многоквартирного дома – 13135,10 кв.м.</text:p>
      <text:p text:style-name="P30">Общая площадь помещений общего пользования – 2427,56 кв.м.</text:p>
      <text:p text:style-name="P30">Общая площадь жилых и нежилых помещений, находящаяся в собственности – 10707,54 кв.м.</text:p>
      <text:p text:style-name="P29"><text:span text:style-name="T25">Площадь жилых помещений, находящаяся в собственности граждан (физических лиц) – 10707,54 </text:span><text:span text:style-name="T36">кв.м.</text:span></text:p>
      <text:p text:style-name="P30">Площадь нежилых помещений, находящаяся в собственности юридических лиц- 0 кв.м.</text:p>
      <text:p text:style-name="P30">Площадь помещений, находящаяся в государственной (муниципальной) собственности – 0 кв.м.</text:p>
      <text:p text:style-name="P30">Лица, приглашенные для участия в общем собрании: отсутствуют.</text:p>
      <text:p text:style-name="P29"><text:span text:style-name="T2">Сообщение об очередном общем собрании было вывешено в соответствии с п.4. ЖК РФ за 10 дней до даты проведения собрания (30</text:span><text:span text:style-name="T17">.12.2023</text:span><text:span text:style-name="T2"> г.) <text:s/>на стенды <text:s/>в подъезды дома.</text:span></text:p>
      <text:p text:style-name="P30">На дату проведения собрания установлено, что в доме по адресу г. Ульяновск, ул. Скочилова, д. 5 собственники владеют 10 707,54 кв. м. всех жилых помещений в доме, что составляет 10 707,54 голосов (100% голосов собственников) - реестр собственников помещений в многоквартирном доме прилагается – Приложение № 4 к настоящему протоколу.</text:p>
      <text:p text:style-name="P19"/>
      <text:p text:style-name="P30">Дата проведения собрания с «10» января 2024 г. по «15» февраля 2024г. включительно.</text:p>
      <text:p text:style-name="P30">Время проведения очного собрания: 18 час. 00 мин.</text:p>
      <text:p text:style-name="P30">Место проведения: г. Ульяновск, ул. Скочилова, д. 5 во дворе многоквартирного дома.</text:p>
      <text:p text:style-name="P19"/>
      <text:p text:style-name="P29"><text:span text:style-name="T25">Очная часть общего собрания очно-заочного голосования проводилась «10» января 2024 г. <text:s/>в 18 час. 00 мин. до 19 час.00 мин (время местное) в ней приняли участие собственники помещений в количестве</text:span><text:span text:style-name="T2"> </text:span><text:span text:style-name="T17">18</text:span><text:span text:style-name="T2"> </text:span><text:span text:style-name="T25">человека (список присутствующих на очном общем собрании прилагается - Приложение № 2 к настоящему протоколу), владеющие</text:span><text:span text:style-name="T2"> </text:span><text:span text:style-name="T17">922,97</text:span><text:span text:style-name="T2"> </text:span><text:span text:style-name="T25">кв.м. жилых помещений в доме, что составляет 8,62</text:span><text:span text:style-name="T2"> % </text:span><text:span text:style-name="T25">голосов.</text:span></text:p>
      <text:p text:style-name="P26"/>
      <text:p text:style-name="P29"><text:span text:style-name="T25">Заочная часть общего собрания очно-заочного голосования проводилась в период с 19 час.00 мин. «10» января 2024 г. по 20 час.00 мин. «15» февраля 2024г. включительно, в ней приняли участие собственники помещений в количестве </text:span><text:span text:style-name="T32">204</text:span><text:span text:style-name="T25"> человек (решения (бюллетени) собственников помещений в многоквартирном доме прилагаются – Приложение № 3 к настоящему протоколу) владеющие </text:span><text:span text:style-name="T32">8783,32,00</text:span><text:span text:style-name="T25"> кв.м. жилых помещений в доме, что составляет </text:span><text:span text:style-name="T32">82,03</text:span><text:span text:style-name="T25"> % голосов.</text:span></text:p>
      <text:p text:style-name="P19"/>
      <text:p text:style-name="P19"/>
      <text:p text:style-name="P29"><text:span text:style-name="T2">Роздано решений (бюллетеней) 248 шт., в почтовые ящики собственников – </text:span><text:span text:style-name="T17">248</text:span><text:span text:style-name="T2"> шт., собрано решений (бюллетеней) </text:span><text:span text:style-name="T17">204</text:span><text:span text:style-name="T2"> шт.</text:span><text:span text:style-name="T25"> </text:span><text:span text:style-name="T2">Недействительными решений (бюллетеней) к рассмотрению ввиду нарушения порядка оформления и голосования (ст. 47, ст. 48 ЖК РФ) признано 0, что составляет 0,00 кв.м.</text:span></text:p>
      <text:p text:style-name="P15"/>
      <text:p text:style-name="P15"/>
      <text:p text:style-name="P15"/>
      <text:p text:style-name="P29"><text:soft-page-break/><text:span text:style-name="T2">Оформленные в письменной форме решения (бюллетени) заочного голосования собственников помещений в многоквартирном доме по вопросам, поставленным на голосование, передавались по адресу: г. Ульяновск, </text:span><text:span text:style-name="T25">ул. Скочилова, д.5, кв. №164.</text:span></text:p>
      <text:p text:style-name="P30">Дата и место подсчета голосов г. Ульяновск, ул. Скочилова, д.5, кв. №164 в 10 час. 00 мин.- «18» февраля 2024г.</text:p>
      <text:p text:style-name="P33"><text:s text:c="4"/>В соответствии с частью 3 статьи 45 Жилищного кодекса Российской Федерации: Общее собрание собственников помещений в многоквартирном доме правомочно (имеет кворум), если в нем приняли участие собственники помещений в данном доме или их представители, обладающие более чем пятьюдесятью процентами голосов от общего числа голосов. </text:p>
      <text:p text:style-name="P14">Решение о капитальном ремонте общего имущества в многоквартирном доме принимается общим собранием (ст. 44, ч. 2, п.1) большинством не менее двух третей голосов от общего числа голосов собственников помещений в многоквартирном доме (ст. 46, ч. 1).</text:p>
      <text:p text:style-name="Standard_20__28_user_29_"><text:span text:style-name="T2">В общем собрании собственников помещений в многоквартирном доме по адресу г. Ульяновск, </text:span><text:span text:style-name="T25">ул. Скочилова, д.5 приняли участие собственники помещений в количестве 204 человек владеющие </text:span><text:span text:style-name="T2">8783,32,00</text:span><text:span text:style-name="T17"> </text:span><text:span text:style-name="T2">кв.м. жилых помещений в доме, что составляет </text:span><text:span text:style-name="T17">82,03</text:span><text:span text:style-name="T2"> <text:s/>% голосов. </text:span></text:p>
      <text:p text:style-name="P18"/>
      <text:p text:style-name="P21"><text:span text:style-name="T25">В соответствии со ст. 45 Жилищного кодекса РФ. </text:span><text:span text:style-name="T33">Кворум имеется</text:span><text:span text:style-name="T25">.</text:span><text:span text:style-name="T2"> Общее собрание собственников помещений правомочно принимать решения по вопросам повестки дня общего собрания.</text:span></text:p>
      <text:p text:style-name="P15"/>
      <text:p text:style-name="P16">Повестка дня общего собрания собственников помещений:</text:p>
      <text:p text:style-name="P16"/>
      <text:p text:style-name="P3"><text:span text:style-name="T25">1. </text:span><text:span text:style-name="T3">Выбор председателя и секретаря общего собрания собственников помещений.</text:span></text:p>
      <text:p text:style-name="P22">2. Выбор счетной комиссии общего собрания собственников помещений для подсчета голосов и подписания протокола подсчета итогов голосования.</text:p>
      <text:p text:style-name="P22">3. Об утверждении перечня услуг и (или) работ по капитальному ремонту фасада и сроков проведения капитального ремонта.</text:p>
      <text:p text:style-name="P22">4. Об утверждении сметы услуг и (или) работ по капитальному ремонту фасада.</text:p>
      <text:p text:style-name="P22">5. Об утверждении источников финансирования услуг и (или) работ по капитальному ремонту.</text:p>
      <text:p text:style-name="P22">6. О выборе подрядной организации для выполнения услуг и (или) работ по капитальному ремонту фасада, заключения с выбранной подрядной организацией договора подряда на выполнения работ по капитальному ремонту.</text:p>
      <text:p text:style-name="P22">7. О выборе лиц, уполномоченных от имени всех собственников помещений в многоквартирном доме участвовать в приёмке выполненных работ по капитальному ремонту, в том числе подписывать соответствующие документы, взаимодействовать с региональным оператором по вопросам проведения капитального ремонта.</text:p>
      <text:p text:style-name="P22">8. О выборе лица, уполномоченного на передачу документов для перечисления со специального счета денежных средств в адрес выбранной подрядной организации на проведение капитального ремонта в многоквартирном доме.</text:p>
      <text:p text:style-name="P22">9. Об определении порядка оформления и места хранения протокола общего собрания собственников, решений собственников помещений в многоквартирном доме по вопросам, поставленным на голосование.</text:p>
      <text:p text:style-name="P6"/>
      <text:p text:style-name="P6"/>
      <text:p text:style-name="P17">ПО ВОПРОСАМ ПОВЕСТКИ ДНЯ ВНЕОЧЕРЕДНОГО ОБЩЕГО СОБРАНИЯ СОБСТВЕННИКАМИ ПОМЕЩЕНИЙ ПРИНЯТЫ СЛЕДУЮЩИЕ РЕШЕНИЯ:</text:p>
      <text:p text:style-name="P15"/>
      <text:p text:style-name="P15"/>
      <text:p text:style-name="P29"><text:span text:style-name="T18">По первому вопросу:</text:span><text:span text:style-name="T2"> Выбор председателя и секретаря общего собрания собственников помещений.</text:span></text:p>
      <text:p text:style-name="P15"/>
      <text:p text:style-name="P26">СЛУШАЛИ: Собственника жилого помещения №<text:span text:style-name="T38">164</text:span> многоквартирного дома № 5 по ул. Скочилова, в г. Ульяновск <text:span text:style-name="T38">Тарасова Виктора Алексеевича</text:span>.</text:p>
      <text:p text:style-name="P26">ПРЕДЛОЖЕНО: Избрать председателем общего собрания собственников помещений Т<text:span text:style-name="T38">арасова Виктора Алексеевича</text:span> , собственника квартиры №<text:span text:style-name="T38">164</text:span>, избрать секретарем общего собрания собственников помещений Гордееву Валентину Евгеньевну, собственника квартиры №135.</text:p>
      <text:p text:style-name="P26">ГОЛОСОВАНИЕ:</text:p>
      <text:p text:style-name="P29"><text:span text:style-name="T2">«</text:span><text:span text:style-name="T25">ЗА» </text:span><text:span text:style-name="T32">8213,03</text:span><text:span text:style-name="T25"> кв.м., что составляет </text:span><text:span text:style-name="T32">93,51</text:span><text:span text:style-name="T25"> % от общего числа собственников, принявших участие в </text:span><text:soft-page-break/><text:span text:style-name="T25">голосовании.</text:span></text:p>
      <text:p text:style-name="P29"><text:span text:style-name="T25">«ПРОТИВ» </text:span><text:span text:style-name="T32">170,75</text:span><text:span text:style-name="T25"> кв.м., что составляет </text:span><text:span text:style-name="T32">1,94</text:span><text:span text:style-name="T25"> % от общего числа голосовавших собственников, принявших участие в голосовании.</text:span></text:p>
      <text:p text:style-name="P29"><text:span text:style-name="T25">«ВОЗДЕРЖАЛИСЬ» </text:span><text:span text:style-name="T32">399,54</text:span><text:span text:style-name="T25"> кв.м., что составляет </text:span><text:span text:style-name="T32">4,55</text:span><text:span text:style-name="T2"> % от общего числа голосовавших собственников, принявших участие в голосовании.</text:span></text:p>
      <text:p text:style-name="P26"><text:s/>РЕШЕНИЕ ПРИНЯТО.</text:p>
      <text:p text:style-name="P26">РЕШИЛИ (ПОСТАНОВИЛИ): по первому вопросу «Выбор председателя и секретаря общего собрания собственников помещений» - Избрать председателем общего собрания собственников помещений <text:span text:style-name="T38">Тарасова Виктора Алексеевича</text:span> , собственника квартиры №<text:span text:style-name="T38">164</text:span>, избрать секретарем общего собрания собственников помещений <text:span text:style-name="T38">Гордееву Валентину Евгеньевну</text:span>, собственника квартиры №<text:span text:style-name="T38">135.</text:span></text:p>
      <text:p text:style-name="P26"/>
      <text:p text:style-name="P26"/>
      <text:p text:style-name="P29"><text:span text:style-name="T18">По второму вопросу:</text:span><text:span text:style-name="T2"> Выбор счетной комиссии общего собрания собственников помещений для подсчета голосов и подписания протокола подсчета итогов голосования.</text:span></text:p>
      <text:p text:style-name="P15"/>
      <text:p text:style-name="P26">СЛУШАЛИ: <text:span text:style-name="T40"><text:s/></text:span><text:span text:style-name="T41">Собственника жилого помещения №</text:span><text:span text:style-name="T39">164</text:span><text:span text:style-name="T41"> многоквартирного дома № 5 по ул. Скочилова, в г. Ульяновск </text:span><text:span text:style-name="T39">Тарасова Виктора Алексеевича.</text:span></text:p>
      <text:p text:style-name="P29"><text:span text:style-name="T2">ПРЕДЛОЖЕНО: </text:span><text:span text:style-name="T25">Избрать счетную комиссию общего собрания собственников помещений для подсчета голосов и подписания протокола, подсчета итогов голосования в следующем составе:</text:span></text:p>
      <text:p text:style-name="P19"><text:s text:c="2"/>1.<text:tab/><text:span text:style-name="T24">Абакумову Елену Михайловну</text:span>, собственника квартиры №<text:span text:style-name="T24">75</text:span>.</text:p>
      <text:p text:style-name="P6"><text:s text:c="7"/>2.<text:tab/><text:span text:style-name="T24">Фомичеву Алевтину Геннадьевну</text:span>, собственника квартиры №<text:span text:style-name="T24">40</text:span>.</text:p>
      <text:p text:style-name="P26">ГОЛОСОВАНИЕ:</text:p>
      <text:p text:style-name="P29"><text:span text:style-name="T2">«</text:span><text:span text:style-name="T25">ЗА» </text:span><text:span text:style-name="T32">8383,84</text:span><text:span text:style-name="T25"> кв.м., что составляет </text:span><text:span text:style-name="T32">95,45</text:span><text:span text:style-name="T25"> % от общего числа собственников, принявших участие в голосовании.</text:span></text:p>
      <text:p text:style-name="P29"><text:span text:style-name="T25">«ПРОТИВ» </text:span><text:span text:style-name="T32">107,82</text:span><text:span text:style-name="T25"> кв.м., что составляет </text:span><text:span text:style-name="T32">1,23</text:span><text:span text:style-name="T25"> % от общего числа голосовавших собственников, принявших участие в голосовании.</text:span></text:p>
      <text:p text:style-name="P29"><text:span text:style-name="T2">«ВОЗДЕРЖАЛИСЬ» </text:span><text:span text:style-name="T17">291,66</text:span><text:span text:style-name="T2"> кв.м., что составляет </text:span><text:span text:style-name="T17">3,32</text:span><text:span text:style-name="T19"> </text:span><text:span text:style-name="T2">% от общего числа голосовавших собственников, принявших участие в голосовании.</text:span></text:p>
      <text:p text:style-name="P26">РЕШЕНИЕ ПРИНЯТО.</text:p>
      <text:p text:style-name="P29"><text:span text:style-name="T2">РЕШИЛИ (ПОСТАНОВИЛИ): по второму вопросу «Выбор счетной комиссии общего собрания собственников помещений для подсчета голосов и подписания протокола подсчета итогов голосования» - </text:span><text:span text:style-name="T25">Избрать счетную комиссию общего собрания собственников помещений для подсчета голосов и подписания протокола, подсчета итогов голосования в следующем составе:</text:span></text:p>
      <text:p text:style-name="P30"><text:s text:c="12"/>1. <text:span text:style-name="T24">Абакумову Елену Михайловну</text:span>, собственника квартиры №<text:span text:style-name="T24">75</text:span>.</text:p>
      <text:list xml:id="list1954257607376497806" text:style-name="WW8Num4">
        <text:list-item>
          <text:list>
            <text:list-item>
              <text:p text:style-name="P40"><text:span text:style-name="T38">Фомичеву Алевтину Геннадьевну</text:span>, собственника квартиры №<text:span text:style-name="T38">40</text:span>.</text:p>
            </text:list-item>
          </text:list>
        </text:list-item>
      </text:list>
      <text:p text:style-name="P1"/>
      <text:p text:style-name="P1"/>
      <text:p text:style-name="P29"><text:span text:style-name="T34">По третьему вопросу: </text:span><text:span text:style-name="T6">«Об утверждении перечня услуг и (или) работ по капитальному ремонту фасада и сроков проведения капитального ремонта».</text:span></text:p>
      <text:p text:style-name="P20"/>
      <text:p text:style-name="P4"><text:span text:style-name="T26">СЛУШАЛИ: </text:span><text:span text:style-name="T8">Собственника жилого помещения №</text:span><text:span text:style-name="T14">164</text:span><text:span text:style-name="T8"> многоквартирного дома № 5 по ул. Скочилова, в г. Ульяновск </text:span><text:span text:style-name="T14">Тарасова Виктора Алексеевича</text:span><text:span text:style-name="T8">.</text:span></text:p>
      <text:p text:style-name="P4"><text:span text:style-name="T28">ПРЕДЛОЖЕНО: </text:span><text:span text:style-name="T10">Выполнить капитальный ремонт фасада <text:s/>с 16.02.2024 г. по 31.12.2024 г.</text:span></text:p>
      <text:p text:style-name="P7">ГОЛОСОВАНИЕ:</text:p>
      <text:p text:style-name="P29"><text:span text:style-name="T2">«</text:span><text:span text:style-name="T25">ЗА» </text:span><text:span text:style-name="T32">8150,98</text:span><text:span text:style-name="T25"> кв.м., что составляет </text:span><text:span text:style-name="T32">92,80</text:span><text:span text:style-name="T25"> % от общего числа собственников, принявших участие в голосовании.</text:span></text:p>
      <text:p text:style-name="P29"><text:span text:style-name="T25">«ПРОТИВ» </text:span><text:span text:style-name="T32">336,40</text:span><text:span text:style-name="T25"> кв.м., что составляет </text:span><text:span text:style-name="T32">3,83</text:span><text:span text:style-name="T25"> % от общего числа голосовавших собственников, принявших участие в голосовании.</text:span></text:p>
      <text:p text:style-name="P29"><text:span text:style-name="T25">«ВОЗДЕРЖАЛИСЬ» </text:span><text:span text:style-name="T32">295,94</text:span><text:span text:style-name="T25"> кв.м., что составляет </text:span><text:span text:style-name="T32">3,37 </text:span><text:span text:style-name="T2">% от общего числа голосовавших собственников, принявших участие в голосовании.</text:span></text:p>
      <text:p text:style-name="P6">РЕШЕНИЕ ПРИНЯТО.</text:p>
      <text:p text:style-name="P3"><text:span text:style-name="T25">РЕШИЛИ (ПОСТАНОВИЛИ):</text:span><text:span text:style-name="T29"> по третьему вопросу </text:span><text:span text:style-name="T27"><text:s/></text:span><text:span text:style-name="T7">«Об утверждении перечня услуг и (или) работ по капитальному ремонту фасада и сроков проведения капитального ремонта»</text:span><text:span text:style-name="T2"> </text:span><text:span text:style-name="T29">-</text:span><text:span text:style-name="T25"> </text:span><text:span text:style-name="T9">Выполнить капитальный ремонт фасада <text:s/>с </text:span><text:span text:style-name="T11">16.02.2024 г. по 31.12.2024 г.</text:span></text:p>
      <text:p text:style-name="P9"/>
      <text:p text:style-name="P9"/>
      <text:p text:style-name="P4"><text:soft-page-break/><text:span text:style-name="T34">По четвертому вопросу:</text:span><text:span text:style-name="T26"> </text:span><text:span text:style-name="T12">«Об утверждении сметы услуг и (или) работ по капитальному ремонту фасада».</text:span></text:p>
      <text:p text:style-name="P11"/>
      <text:p text:style-name="P4"><text:span text:style-name="T26">СЛУШАЛИ: </text:span><text:span text:style-name="T12">Собственника жилого помещения №</text:span><text:span text:style-name="T16">164 </text:span><text:span text:style-name="T12">многоквартирного дома № 5 по ул. Скочилова, в г. Ульяновск </text:span><text:span text:style-name="T16">Тарасова Виктора Алексеевича</text:span><text:span text:style-name="T12">.</text:span></text:p>
      <text:p text:style-name="Standard"><text:span text:style-name="T28">ПРЕДЛОЖЕНО: </text:span><text:span text:style-name="T8">Утвердить локальный сметный расчет по капитальному ремонту фасада в сумме </text:span></text:p>
      <text:p text:style-name="P3"><text:span text:style-name="T20">6 101 444,00</text:span><text:span text:style-name="T8"> (Шесть миллионов сто одна тысяча четыреста сорок четыре) рубля 00 копеек.</text:span></text:p>
      <text:p text:style-name="P7">ГОЛОСОВАНИЕ:</text:p>
      <text:p text:style-name="P29"><text:span text:style-name="T2">«ЗА» </text:span><text:span text:style-name="T19">7401,53 </text:span><text:span text:style-name="T2">кв.м., что составляет </text:span><text:span text:style-name="T17">84,27</text:span><text:span text:style-name="T2"> % от общего числа собственников, принявших участие в голосовании.</text:span></text:p>
      <text:p text:style-name="P29"><text:span text:style-name="T2">«ПРОТИВ» </text:span><text:span text:style-name="T17">605,82</text:span><text:span text:style-name="T2"> кв.м., что составляет </text:span><text:span text:style-name="T19">6,90</text:span><text:span text:style-name="T2">% от общего числа голосовавших собственников, принявших участие в голосовании.</text:span></text:p>
      <text:p text:style-name="P29"><text:span text:style-name="T2">«ВОЗДЕРЖАЛИСЬ» 775,97</text:span><text:span text:style-name="T19"> </text:span><text:span text:style-name="T2">кв.м., что составляет </text:span><text:span text:style-name="T17">8,83</text:span><text:span text:style-name="T2"> % от общего числа голосовавших собственников, принявших участие в голосовании.</text:span></text:p>
      <text:p text:style-name="P6">РЕШЕНИЕ ПРИНЯТО. <text:s text:c="2"/></text:p>
      <text:p text:style-name="Standard"><text:span text:style-name="T25">РЕШИЛИ (ПОСТАНОВИЛИ):</text:span><text:span text:style-name="T29"> по четвертому вопросу </text:span><text:span text:style-name="T9">«Об утверждении сметы услуг и (или) работ по капитальному ремонту фасада»-Утвердить локальный сметный расчет по капитальному ремонту фасада в сумме </text:span><text:span text:style-name="T21">6 101 444,00</text:span><text:span text:style-name="T9"> (Шесть миллионов сто одна тысяча четыреста сорок четыре) рубля 00 копеек.</text:span></text:p>
      <text:p text:style-name="P11"/>
      <text:p text:style-name="P11"/>
      <text:p text:style-name="P4"><text:span text:style-name="T34">По пятому вопросу:</text:span><text:span text:style-name="T26"> «Об утверждении источников финансирования услуг и (или) работ по капитальному ремонту».</text:span></text:p>
      <text:p text:style-name="P23"/>
      <text:p text:style-name="P4"><text:span text:style-name="T26">СЛУШАЛИ: </text:span><text:span text:style-name="T8">Собственника жилого помещения №</text:span><text:span text:style-name="T14">164</text:span><text:span text:style-name="T8"> многоквартирного дома № 5 по ул. Скочилова, в г. Ульяновск </text:span><text:span text:style-name="T14">Тарасова Виктора Алексеевича</text:span><text:span text:style-name="T8">.</text:span></text:p>
      <text:p text:style-name="P4"><text:span text:style-name="T28">ПРЕДЛОЖЕНО: </text:span><text:span text:style-name="T10">Выполнить капитальный ремонт фасада за счёт денежных средств собственников помещений, находящихся на специальном счете в рассрочку.</text:span></text:p>
      <text:p text:style-name="P7">ГОЛОСОВАНИЕ:</text:p>
      <text:p text:style-name="P29"><text:span text:style-name="T2">«</text:span><text:span text:style-name="T25">ЗА» </text:span><text:span text:style-name="T35">7594,85 </text:span><text:span text:style-name="T25">кв.м., что составляет </text:span><text:span text:style-name="T32">86,47</text:span><text:span text:style-name="T25"> % от общего числа собственников, принявших участие в голосовании.</text:span></text:p>
      <text:p text:style-name="P29"><text:span text:style-name="T25">«ПРОТИВ» </text:span><text:span text:style-name="T32">524,56</text:span><text:span text:style-name="T25"> кв.м., что составляет </text:span><text:span text:style-name="T32">5,97</text:span><text:span text:style-name="T25"> % от общего числа голосовавших собственников, принявших участие в голосовании.</text:span></text:p>
      <text:p text:style-name="P29"><text:span text:style-name="T25">«ВОЗДЕРЖАЛИСЬ» </text:span><text:span text:style-name="T32">663,91</text:span><text:span text:style-name="T25"> кв.м., что составляет </text:span><text:span text:style-name="T19">7,56 </text:span><text:span text:style-name="T2">% от общего числа голосовавших собственников, принявших участие в голосовании.</text:span></text:p>
      <text:p text:style-name="P6">РЕШЕНИЕ ПРИНЯТО.</text:p>
      <text:p text:style-name="P3"><text:span text:style-name="T25">РЕШИЛИ (ПОСТАНОВИЛИ):</text:span><text:span text:style-name="T29"> по пя</text:span><text:span text:style-name="T26">тому</text:span><text:span text:style-name="T29"> вопросу: «Об утверждении источников финансирования услуг и (или) работ по капитальному ремонту»-</text:span><text:span text:style-name="T25"> </text:span><text:span text:style-name="T9">Выполнить капитальный ремонт фасада за счёт денежных средств собственников помещений, находящихся на специальном счете в рассрочку.</text:span></text:p>
      <text:p text:style-name="P2"/>
      <text:p text:style-name="P2"/>
      <text:p text:style-name="P4"><text:span text:style-name="T34">По шестому вопросу:</text:span><text:span text:style-name="T26"> «</text:span><text:span text:style-name="T4">О выборе подрядной организации для выполнения услуг и (или) работ по капитальному ремонту фасада, заключения с выбранной подрядной организацией договора подряда на выполнения работ по капитальному ремонту</text:span><text:span text:style-name="T26">».</text:span></text:p>
      <text:p text:style-name="P11"/>
      <text:p text:style-name="P4"><text:span text:style-name="T26">СЛУШАЛИ: </text:span><text:span text:style-name="T8">Собственника жилого помещения №</text:span><text:span text:style-name="T14">164 </text:span><text:span text:style-name="T8">многоквартирного дома № 5 по ул. Скочилова, в г. Ульяновск </text:span><text:span text:style-name="T14">Тарасова Виктора Алексеевича</text:span><text:span text:style-name="T8">.</text:span></text:p>
      <text:p text:style-name="P4"><text:span text:style-name="T28">ПРЕДЛОЖЕНО: </text:span><text:span text:style-name="T8">Выбрать в качестве подрядной организации на проведение капитального ремонта фасада ООО «ПРАЙД» (ИНН 7325163723) и заключить с выбранной подрядной организацией договор подряда на выполнения работ по капитальному ремонту.</text:span></text:p>
      <text:p text:style-name="P7">ГОЛОСОВАНИЕ:</text:p>
      <text:p text:style-name="P29"><text:span text:style-name="T2">«</text:span><text:span text:style-name="T25">ЗА» </text:span><text:span text:style-name="T32">7401,84</text:span><text:span text:style-name="T25"> кв.м., что составляет </text:span><text:span text:style-name="T32">84,27</text:span><text:span text:style-name="T25"> % от общего числа собственников, принявших участие в голосовании.</text:span></text:p>
      <text:p text:style-name="P29"><text:span text:style-name="T25">«ПРОТИВ» </text:span><text:span text:style-name="T32">662,30</text:span><text:span text:style-name="T25"> кв.м., что составляет </text:span><text:span text:style-name="T32">7,54</text:span><text:span text:style-name="T25"> % от общего числа голосовавших собственников, принявших участие в голосовании.</text:span></text:p>
      <text:p text:style-name="P29"><text:span text:style-name="T25">«ВОЗДЕРЖАЛИСЬ» </text:span><text:span text:style-name="T32">719,18</text:span><text:span text:style-name="T25"> кв.м., что составляет </text:span><text:span text:style-name="T32">8,19</text:span><text:span text:style-name="T2"> % от общего числа голосовавших собственников, </text:span><text:soft-page-break/><text:span text:style-name="T2">принявших участие в голосовании.</text:span></text:p>
      <text:p text:style-name="P6">РЕШЕНИЕ ПРИНЯТО.</text:p>
      <text:p text:style-name="P3"><text:span text:style-name="T25">РЕШИЛИ (ПОСТАНОВИЛИ):</text:span><text:span text:style-name="T29"> по шестому вопросу: «</text:span><text:span text:style-name="T5">О выборе подрядной организации для выполнения услуг и (или) работ по капитальному ремонту фасада, заключения с выбранной подрядной организацией договора подряда на выполнения работ по капитальному ремонту» </text:span><text:span text:style-name="T29">-</text:span><text:span text:style-name="T25"> </text:span><text:span text:style-name="T2">Выбрать в качестве подрядной организации на проведение капитального ремонта фасада ООО «ПРАЙД» (ИНН 7325163723) и заключить с выбранной подрядной организацией договор подряда на выполнения работ по капитальному ремонту.</text:span></text:p>
      <text:p text:style-name="P3"/>
      <text:p text:style-name="P3"/>
      <text:p text:style-name="P4"><text:span text:style-name="T34">По седьмому вопросу:</text:span><text:span text:style-name="T26"> «О выборе лиц, уполномоченных от имени всех собственников помещений в многоквартирном доме участвовать в приёмке выполненных работ по капитальному ремонту, в том числе подписывать соответствующие документы, взаимодействовать с региональным оператором по вопросам проведения капитального ремонта».</text:span></text:p>
      <text:p text:style-name="P11"/>
      <text:p text:style-name="P4"><text:span text:style-name="T26">СЛУШАЛИ: </text:span><text:span text:style-name="T12"><text:s/></text:span><text:span text:style-name="T8">Собственника жилого помещения №</text:span><text:span text:style-name="T14">164</text:span><text:span text:style-name="T8"> многоквартирного дома № 5 по ул. Скочилова, в г. Ульяновск </text:span><text:span text:style-name="T14">Тарасова Виктора Алексеевича.</text:span></text:p>
      <text:p text:style-name="P4"><text:span text:style-name="T28">ПРЕДЛОЖЕНО: </text:span><text:span text:style-name="T30">Лицами, уполномоченными от имени всех собственников помещений в многоквартирном доме участвовать в приёмке выполненных работ по капитальному ремонту, в том числе подписывать соответствующие документы, акты, заключать договора, взаимодействовать с региональным оператором по вопросам проведения капитального ремонта выбрать:</text:span></text:p>
      <text:p text:style-name="P4"><text:span text:style-name="T30"><text:s text:c="8"/>1. <text:s/></text:span><text:span text:style-name="T15">Абакумову Елену Михайловну</text:span><text:span text:style-name="T29">, собственника квартиры №</text:span><text:span text:style-name="T15">75</text:span><text:span text:style-name="T29">.</text:span></text:p>
      <text:p text:style-name="P12"><text:s text:c="8"/>2. <text:s/><text:span text:style-name="T24">Тарасова Виктора Алексеевича</text:span>, собственника квартиры №<text:span text:style-name="T24">164</text:span>.</text:p>
      <text:p text:style-name="P12"><text:s text:c="8"/>3. <text:s/><text:span text:style-name="T24">Шуватова Дениса Александровича</text:span>, собственника квартиры №<text:span text:style-name="T24">163</text:span>.</text:p>
      <text:p text:style-name="P7">ГОЛОСОВАНИЕ:</text:p>
      <text:p text:style-name="P29"><text:span text:style-name="T2">«</text:span><text:span text:style-name="T25">ЗА» </text:span><text:span text:style-name="T32">7572,86</text:span><text:span text:style-name="T25"> кв.м., что составляет </text:span><text:span text:style-name="T32">86,22</text:span><text:span text:style-name="T25"> % от общего числа собственников, принявших участие в голосовании.</text:span></text:p>
      <text:p text:style-name="P29"><text:span text:style-name="T25">«ПРОТИВ» </text:span><text:span text:style-name="T32">460,68</text:span><text:span text:style-name="T25"> кв.м., что составляет </text:span><text:span text:style-name="T32">5,24</text:span><text:span text:style-name="T25"> % от общего числа голосовавших собственников, принявших участие в голосовании.</text:span></text:p>
      <text:p text:style-name="P3"><text:span text:style-name="T25">«ВОЗДЕРЖАЛИСЬ» </text:span><text:span text:style-name="T32">749,78</text:span><text:span text:style-name="T25"> кв.м., что составляет </text:span><text:span text:style-name="T32">8,54</text:span><text:span text:style-name="T2"> % от общего числа голосовавших собственников, принявших участие в голосовании.</text:span><text:span text:style-name="T25">.</text:span></text:p>
      <text:p text:style-name="P6">РЕШЕНИЕ ПРИНЯТО.</text:p>
      <text:p text:style-name="P3"><text:span text:style-name="T25">РЕШИЛИ (ПОСТАНОВИЛИ):</text:span><text:span text:style-name="T29"> по седьмому вопросу: «О выборе лиц, уполномоченных от имени всех собственников помещений в многоквартирном доме участвовать в приёмке выполненных работ по капитальному ремонту, в том числе подписывать соответствующие документы, взаимодействовать с региональным оператором по вопросам проведения капитального ремонта»-</text:span><text:span text:style-name="T25"> </text:span><text:span text:style-name="T29">Лицами, уполномоченными от имени всех собственников помещений в многоквартирном доме участвовать в приёмке выполненных работ по капитальному ремонту, в том числе подписывать соответствующие документы, акты, заключать договора, взаимодействовать с региональным оператором по вопросам проведения капитального ремонта выбрать:</text:span></text:p>
      <text:list xml:id="list7742239866899108820" text:style-name="WW8Num2">
        <text:list-item>
          <text:p text:style-name="P38"><text:span text:style-name="T24">Абакумову Елену Михайловну</text:span>, собственника квартиры №<text:span text:style-name="T24">75</text:span>.</text:p>
        </text:list-item>
        <text:list-item>
          <text:p text:style-name="P38"><text:span text:style-name="T24">Тарасова Виктора Алексеевича</text:span>, собственника квартиры №<text:span text:style-name="T24">164</text:span>.</text:p>
        </text:list-item>
      </text:list>
      <text:list xml:id="list738173907351012289" text:style-name="WW8Num3">
        <text:list-item>
          <text:list>
            <text:list-item>
              <text:p text:style-name="P39"><text:span text:style-name="T24">Шуватова Дениса Александрович</text:span>а, собственника квартиры №<text:span text:style-name="T24">163.</text:span></text:p>
            </text:list-item>
          </text:list>
        </text:list-item>
      </text:list>
      <text:p text:style-name="P8"/>
      <text:p text:style-name="P8"/>
      <text:p text:style-name="P4"><text:span text:style-name="T34">По восьмому вопросу:</text:span><text:span text:style-name="T26"> «О выборе лица, уполномоченного на передачу документов для перечисления со специального счета денежных средств в адрес выбранной подрядной организации на проведение капитального ремонта в многоквартирном доме».</text:span></text:p>
      <text:p text:style-name="P23"/>
      <text:p text:style-name="P4"><text:span text:style-name="T26">СЛУШАЛИ: </text:span><text:span text:style-name="T8">Собственника жилого помещения №</text:span><text:span text:style-name="T14">164</text:span><text:span text:style-name="T8"> многоквартирного дома № 5 по ул. Скочилова, в г. Ульяновск </text:span><text:span text:style-name="T14">Тарасова Виктора Алексеевича.</text:span></text:p>
      <text:p text:style-name="P4"><text:span text:style-name="T28">ПРЕДЛОЖЕНО: Уполномочить </text:span><text:span text:style-name="T30">для перечисления со специального счета денежных средств в адрес выбранной подрядной организации на проведение капитального ремонта в многоквартирном доме уполномочить на передачу следующих документов:</text:span></text:p>
      <text:p text:style-name="P12"><text:soft-page-break/>1) протокол общего собрания собственников помещений в многоквартирном доме, содержащий решение такого собрания о выполнении работ по капитальному ремонту общего имущества в многоквартирном доме.</text:p>
      <text:p text:style-name="P12">2) договор о выполнении работ по капитальному ремонту общего имущества в многоквартирном доме.</text:p>
      <text:p text:style-name="P12">3) акт приемки выполненных работ по договору (форма КС-2). </text:p>
      <text:p text:style-name="P12">4) справка о стоимости выполненных работ и затрат (форма КС-3).</text:p>
      <text:p text:style-name="P12">5) счет на оплату выполнение работ.</text:p>
      <text:p text:style-name="P12">Тарасова Виктора Алексеевича, собственника квартиры №164.</text:p>
      <text:p text:style-name="P7">ГОЛОСОВАНИЕ:</text:p>
      <text:p text:style-name="P29"><text:span text:style-name="T2">«</text:span><text:span text:style-name="T25">ЗА» </text:span><text:span text:style-name="T32">7629,34</text:span><text:span text:style-name="T25"> кв.м., что составляет </text:span><text:span text:style-name="T32">86,86</text:span><text:span text:style-name="T25"> % от общего числа собственников, принявших участие в голосовании.</text:span></text:p>
      <text:p text:style-name="P29"><text:span text:style-name="T25">«ПРОТИВ» </text:span><text:span text:style-name="T32">484,34</text:span><text:span text:style-name="T25"> кв.м., что составляет </text:span><text:span text:style-name="T32">5,51</text:span><text:span text:style-name="T25"> % от общего числа голосовавших собственников, принявших участие в голосовании.</text:span></text:p>
      <text:p text:style-name="P3"><text:span text:style-name="T25">«ВОЗДЕРЖАЛИСЬ» </text:span><text:span text:style-name="T32">669,64</text:span><text:span text:style-name="T25"> кв.м., что составляет </text:span><text:span text:style-name="T32">7,62</text:span><text:span text:style-name="T2"> % от общего числа голосовавших собственников, принявших участие в голосовании.</text:span></text:p>
      <text:p text:style-name="P6">РЕШЕНИЕ ПРИНЯТО.</text:p>
      <text:p text:style-name="P3"><text:span text:style-name="T25">РЕШИЛИ (ПОСТАНОВИЛИ):</text:span><text:span text:style-name="T29"> по восьмому вопросу: «О выборе лица, уполномоченного на передачу документов для перечисления со специального счета денежных средств в адрес выбранной подрядной организации на проведение капитального ремонта в многоквартирном доме»- Уполномочить для перечисления со специального счета денежных средств в адрес выбранной подрядной организации на проведение капитального ремонта в многоквартирном доме уполномочить на передачу следующих документов:</text:span></text:p>
      <text:p text:style-name="P8">1) протокол общего собрания собственников помещений в многоквартирном доме, содержащий решение такого собрания о выполнении работ по капитальному ремонту общего имущества в многоквартирном доме.</text:p>
      <text:p text:style-name="P8">2) договор о выполнении работ по капитальному ремонту общего имущества в многоквартирном доме.</text:p>
      <text:p text:style-name="P8">3) акт приемки выполненных работ по договору (форма КС-2). </text:p>
      <text:p text:style-name="P8">4) справка о стоимости выполненных работ и затрат (форма КС-3).</text:p>
      <text:p text:style-name="P8">5) счет на оплату выполнение работ.</text:p>
      <text:p text:style-name="P8">Тарасова Виктора Алексеевича, собственника квартиры №164.</text:p>
      <text:p text:style-name="P11"/>
      <text:p text:style-name="P4"><text:span text:style-name="T34">По девятому вопросу:</text:span><text:span text:style-name="T26"> «Об определении порядка оформления и места хранения протокола общего собрания собственников, решений собственников помещений в многоквартирном доме по вопросам, поставленным на голосование».</text:span></text:p>
      <text:p text:style-name="P11"/>
      <text:p text:style-name="P4"><text:span text:style-name="T26">СЛУШАЛИ: </text:span><text:span text:style-name="T12"><text:s/></text:span><text:span text:style-name="T8">Собственника жилого помещения №</text:span><text:span text:style-name="T14">164</text:span><text:span text:style-name="T8"> многоквартирного дома № 5 по ул. Скочилова, в г. Ульяновск </text:span><text:span text:style-name="T14">Тарасова Виктора Алексеевича.</text:span></text:p>
      <text:p text:style-name="P3"><text:span text:style-name="T28">ПРЕДЛОЖЕНО: </text:span><text:span text:style-name="T29">Оформить и подписать в 4-х экземплярах протокол общего собрания собственников помещений председателем и секретарём общего собрания, а также счётной комиссией и хранить:</text:span></text:p>
      <text:p text:style-name="P8">1-й инициатору собрания <text:span text:style-name="T24">Тарасову В.А.</text:span>, собственнику квартиры №<text:span text:style-name="T24">164</text:span>;</text:p>
      <text:p text:style-name="P8">2-й направить в Фонд модернизации жилищно-коммунального комплекса Ульяновской области;</text:p>
      <text:p text:style-name="P8">3-й направить в орган государственного жилищного надзора.</text:p>
      <text:p text:style-name="P8">4-й направить в Управление ЖКК.</text:p>
      <text:p text:style-name="P7">ГОЛОСОВАНИЕ:</text:p>
      <text:p text:style-name="P29"><text:span text:style-name="T2">«</text:span><text:span text:style-name="T25">ЗА» </text:span><text:span text:style-name="T32">8391,27</text:span><text:span text:style-name="T25"> кв.м., что составляет </text:span><text:span text:style-name="T32">95,54</text:span><text:span text:style-name="T25"> % от общего числа собственников, принявших участие в голосовании.</text:span></text:p>
      <text:p text:style-name="P29"><text:span text:style-name="T25">«ПРОТИВ» </text:span><text:span text:style-name="T32">125,52</text:span><text:span text:style-name="T25"> кв.м., что составляет </text:span><text:span text:style-name="T32">1,43</text:span><text:span text:style-name="T25"> % от общего числа голосовавших собственников, принявших участие в голосовании.</text:span></text:p>
      <text:p text:style-name="P3"><text:span text:style-name="T25">«ВОЗДЕРЖАЛИСЬ» </text:span><text:span text:style-name="T32">266,53</text:span><text:span text:style-name="T25"> кв.м., что составляет </text:span><text:span text:style-name="T32">3,03</text:span><text:span text:style-name="T2"> % от общего числа голосовавших собственников, принявших участие в голосовании.</text:span><text:span text:style-name="T25">.</text:span></text:p>
      <text:p text:style-name="P6">РЕШЕНИЕ ПРИНЯТО.</text:p>
      <text:p text:style-name="P3"><text:span text:style-name="T25">РЕШИЛИ (ПОСТАНОВИЛИ):</text:span><text:span text:style-name="T29"> по девятому вопросу: «Об определении порядка оформления и места хранения протокола общего собрания собственников, решений собственников помещений в многоквартирном доме по вопросам, поставленным на голосование» -</text:span><text:span text:style-name="T25"> </text:span><text:span text:style-name="T29">Оформить и подписать в 4-х экземплярах протокол общего собрания собственников помещений председателем и секретарём общего собрания, а также счётной комиссией и хранить:</text:span></text:p>
      <text:p text:style-name="P10"><text:soft-page-break/>1-й инициатору собрания <text:span text:style-name="T24">Тарасову В.А</text:span>., собственнику квартиры №<text:span text:style-name="T24">164</text:span>;</text:p>
      <text:p text:style-name="P10">2-й направить в Фонд модернизации жилищно-коммунального комплекса Ульяновской области;</text:p>
      <text:p text:style-name="P10">3-й направить в орган государственного жилищного надзора.</text:p>
      <text:p text:style-name="P10">4-й направить в Управление ЖКК.</text:p>
      <text:p text:style-name="P7"/>
      <text:p text:style-name="P7"/>
      <text:p text:style-name="P7"/>
      <text:p text:style-name="P19">Приложение:</text:p>
      <text:p text:style-name="P19"/>
      <text:list xml:id="list5973063954056113130" text:style-name="WW8Num1">
        <text:list-item>
          <text:p text:style-name="P44">Копия текста сообщения о проведении общего собрания собственников помещений в МКД на 1 л., в 1 экз.</text:p>
        </text:list-item>
        <text:list-item>
          <text:p text:style-name="P36">Список собственников помещений многоквартирного дома, присутствующих на очном общем собрании на 1 л., в 1 экз.</text:p>
        </text:list-item>
        <text:list-item>
          <text:p text:style-name="P41"><text:span text:style-name="T25">Решения (бюллетени) собственников помещений в многоквартирном доме в количестве -204</text:span><text:span text:style-name="T32"> </text:span><text:span text:style-name="T25">шт.</text:span></text:p>
        </text:list-item>
        <text:list-item>
          <text:p text:style-name="P36">Реестр собственников помещений многоквартирного дома по адресу: г. Ульяновск, ул. Скочилова, д. 5 на 5 л., в 1 экз.</text:p>
        </text:list-item>
      </text:list>
      <text:p text:style-name="P31"><text:s/></text:p>
      <text:p text:style-name="P5"><text:s text:c="4"/></text:p>
      <text:p text:style-name="P19"/>
      <text:p text:style-name="P19">Председатель общего собрания <text:s text:c="2"/><text:span text:style-name="T24">________________________________</text:span> «18» февраля 2024г.</text:p>
      <text:p text:style-name="P30"/>
      <text:p text:style-name="P19"><text:s text:c="71"/></text:p>
      <text:p text:style-name="P19">Секретарь общего собрания <text:s text:c="11"/><text:span text:style-name="T38">_______________________________ </text:span>«18» февраля 2024г.</text:p>
      <text:p text:style-name="P19"/>
      <text:p text:style-name="P19"/>
      <text:p text:style-name="P19">Член счетной комиссии общего собрания <text:s text:c="11"/><text:span text:style-name="T38">____________________</text:span> «18» февраля 2024г.</text:p>
      <text:p text:style-name="P19"/>
      <text:p text:style-name="P19"/>
      <text:p text:style-name="P19">Член счетной комиссии общего собрания <text:s text:c="11"/><text:span text:style-name="T38">___________________</text:span>_ «18» февраля 2024г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ucida Sans2" svg:font-family="'Lucida Sans'" style:font-family-generic="swiss"/>
    <style:font-face style:name="Andale Sans UI" svg:font-family="'Andale Sans UI', 'Arial Unicode MS'" style:font-pitch="variable"/>
    <style:font-face style:name="Microsoft YaHei" svg:font-family="'Microsoft YaHei'" style:font-pitch="variable"/>
    <style:font-face style:name="SimSun1" svg:font-family="SimSun, 宋体" style:font-pitch="variable"/>
    <style:font-face style:name="Mangal" svg:font-family="Mangal" style:font-family-generic="roman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ucida Sans1" svg:font-family="'Lucida Sans'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ru" fo:country="RU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style:font-name="Times New Roman" fo:font-size="12pt" fo:language="ru" fo:country="RU" style:letter-kerning="true" style:font-name-asian="Andale Sans UI" style:font-size-asian="12pt" style:language-asian="zh" style:country-asian="CN" style:font-name-complex="Tahoma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_20__28_user_29_" style:class="list">
      <style:paragraph-properties fo:hyphenation-ladder-count="no-limit"/>
      <style:text-properties fo:hyphenate="false" fo:hyphenation-remain-char-count="2" fo:hyphenation-push-char-count="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2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style:font-name="Times New Roman" fo:font-size="12pt" fo:language="ru" fo:country="RU" style:letter-kerning="true" style:font-name-asian="Andale Sans UI" style:font-size-asian="12pt" style:language-asian="zh" style:country-asian="CN" style:font-name-complex="Tahoma" style:font-size-complex="12pt" style:language-complex="ar" style:country-complex="SA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>
      <style:paragraph-properties fo:margin-top="0cm" fo:margin-bottom="0.212cm" fo:hyphenation-ladder-count="no-limit"/>
      <style:text-properties fo:hyphenate="false" fo:hyphenation-remain-char-count="2" fo:hyphenation-push-char-count="2"/>
    </style:style>
    <style:style style:name="Заголовок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Mangal" style:font-size-complex="14pt"/>
    </style:style>
    <style:style style:name="Указатель3" style:family="paragraph" style:parent-style-name="Standard">
      <style:paragraph-properties text:number-lines="false" text:line-number="0"/>
      <style:text-properties style:font-name-complex="Mangal"/>
    </style:style>
    <style:style style:name="Заголовок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Arial" style:font-size-complex="14pt"/>
    </style:style>
    <style:style style:name="Указатель2" style:family="paragraph" style:parent-style-name="Standard">
      <style:paragraph-properties text:number-lines="false" text:line-number="0"/>
      <style:text-properties style:font-name-complex="Mangal"/>
    </style:style>
    <style:style style:name="Название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Arial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fo:hyphenation-ladder-count="no-limit" fo:keep-with-next="always"/>
      <style:text-properties style:font-name="Arial" fo:font-size="14pt" style:font-size-asian="14pt" style:font-name-complex="Arial" style:font-size-complex="14pt" fo:hyphenate="false" fo:hyphenation-remain-char-count="2" fo:hyphenation-push-char-count="2"/>
    </style:style>
    <style:style style:name="Название_20_объекта1" style:display-name="Название объекта1" style:family="paragraph" style:parent-style-name="Standard_20__28_user_29_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2" fo:hyphenation-push-char-count="2"/>
    </style:style>
    <style:style style:name="Index_20__28_user_29_" style:display-name="Index (user)" style:family="paragraph" style:parent-style-name="Standard_20__28_user_29_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Table_20_Contents_20__28_user_29_" style:display-name="Table Contents (user)" style:family="paragraph" style:parent-style-name="Standard_20__28_user_29_">
      <style:paragraph-properties fo:hyphenation-ladder-count="no-limit"/>
      <style:text-properties fo:hyphenate="false" fo:hyphenation-remain-char-count="2" fo:hyphenation-push-char-count="2"/>
    </style:style>
    <style:style style:name="ConsPlusNonformat" style:family="paragraph">
      <style:paragraph-properties fo:orphans="2" fo:widows="2" fo:hyphenation-ladder-count="no-limit" style:text-autospace="none" style:vertical-align="baseline"/>
      <style:text-properties style:use-window-font-color="true" style:font-name="Courier New" fo:font-size="10pt" fo:language="ru" fo:country="RU" style:letter-kerning="true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ConsPlusNormal" style:family="paragraph">
      <style:paragraph-properties fo:orphans="2" fo:widows="2" fo:hyphenation-ladder-count="no-limit" style:text-autospace="none" style:vertical-align="baseline"/>
      <style:text-properties style:use-window-font-color="true" style:font-name="Arial" fo:font-size="10pt" fo:language="ru" fo:country="RU" style:letter-kerning="true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Header" style:family="paragraph" style:parent-style-name="Standard_20__28_user_29_" style:class="extra">
      <style:paragraph-properties fo:hyphenation-ladder-count="no-limit"/>
      <style:text-properties fo:hyphenate="false" fo:hyphenation-remain-char-count="2" fo:hyphenation-push-char-count="2"/>
    </style:style>
    <style:style style:name="Текст_20_выноски" style:display-name="Текст выноски" style:family="paragraph" style:parent-style-name="Standard">
      <style:text-properties style:font-name="Tahoma" fo:font-size="8pt" style:font-size-asian="8pt" style:font-name-complex="Tahoma" style:font-size-complex="8pt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WW8Num1z0" style:family="text">
      <style:text-properties fo:color="#000000" style:font-name="Symbol" style:font-name-complex="Symbol"/>
    </style:style>
    <style:style style:name="WW8Num2z0" style:family="text">
      <style:text-properties style:font-name-complex="Tahoma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-complex="Tahoma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Основной_20_шрифт_20_абзаца" style:display-name="Основной шрифт абзаца" style:family="text"/>
    <style:style style:name="Основной_20_шрифт_20_абзаца3" style:display-name="Основной шрифт абзаца3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6z0" style:family="text">
      <style:text-properties style:font-name-complex="Times New Roman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-complex="Tahoma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Основной_20_шрифт_20_абзаца2" style:display-name="Основной шрифт абзаца2" style:family="text"/>
    <style:style style:name="Основной_20_шрифт_20_абзаца1" style:display-name="Основной шрифт абзаца1" style:family="text"/>
    <style:style style:name="Internet_20_link_20__28_user_29_" style:display-name="Internet link (user)" style:family="text">
      <style:text-properties fo:color="#000080" style:text-underline-style="solid" style:text-underline-width="auto" style:text-underline-color="font-color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Текст_20_выноски_20_Знак" style:display-name="Текст выноски Знак" style:family="text">
      <style:text-properties style:font-name="Tahoma" fo:font-size="8pt" style:letter-kerning="true" style:font-name-asian="Andale Sans UI" style:font-size-asian="8pt" style:font-name-complex="Tahoma" style:font-size-complex="8pt"/>
    </style:style>
    <style:style style:name="Нижний_20_колонтитул_20_Знак" style:display-name="Нижний колонтитул Знак" style:family="text">
      <style:text-properties fo:font-size="12pt" style:letter-kerning="true" style:font-name-asian="Andale Sans UI" style:font-size-asian="12pt" style:font-name-complex="Tahoma" style:font-size-complex="12pt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1" style:num-suffix="." style:num-format="1" text:start-value="3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z1" style:num-suffix="." style:num-format="1" text:start-value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5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5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5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5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5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5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5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5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0.751cm" fo:margin-left="1.27cm" fo:margin-right="0.908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1</meta:initial-creator>
    <meta:creation-date>2020-10-15T11:22:00</meta:creation-date>
    <dc:creator>Светлана Кутергина</dc:creator>
    <dc:date>2024-09-16T17:27:43.74</dc:date>
    <meta:print-date>2020-09-21T17:38:00</meta:print-date>
    <meta:editing-cycles>7</meta:editing-cycles>
    <meta:editing-duration>PT10M52S</meta:editing-duration>
    <meta:generator>OpenOffice/4.1.6$Win32 OpenOffice.org_project/416m1$Build-9790</meta:generator>
    <meta:document-statistic meta:table-count="0" meta:image-count="0" meta:object-count="0" meta:page-count="7" meta:paragraph-count="166" meta:word-count="2692" meta:character-count="20961"/>
  </office:meta>
</office:document-meta>
</file>